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center" fo:margin-bottom="0.125in"/>
      <style:text-properties style:font-name="Times New Roman" style:font-name-asian="標楷體" style:font-size-complex="12pt"/>
    </style:style>
    <style:style style:name="TableColumn9" style:family="table-column">
      <style:table-column-properties style:column-width="5.7611in"/>
    </style:style>
    <style:style style:name="Table8" style:family="table">
      <style:table-properties style:width="5.7611in" fo:margin-left="0in" table:align="left"/>
    </style:style>
    <style:style style:name="TableRow10" style:family="table-row">
      <style:table-row-properties style:min-row-height="0.4138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 fo:text-indent="1.9909in"/>
    </style:style>
    <style:style style:name="T1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1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1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1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margin-bottom="0.125in"/>
      <style:text-properties style:font-name="Times New Roman" style:font-name-asian="標楷體" style:font-size-complex="12p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margin-bottom="0.125in"/>
      <style:text-properties style:font-name="Times New Roman" style:font-name-asian="標楷體" style:font-size-complex="12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margin-bottom="0.125in"/>
      <style:text-properties style:font-name="Times New Roman" style:font-name-asian="標楷體" style:font-size-complex="12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margin-bottom="0.125in"/>
      <style:text-properties style:font-name="Times New Roman" style:font-name-asian="標楷體" style:font-size-complex="12pt"/>
    </style:style>
    <style:style style:name="P32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Column34" style:family="table-column">
      <style:table-column-properties style:column-width="1.4736in"/>
    </style:style>
    <style:style style:name="TableColumn35" style:family="table-column">
      <style:table-column-properties style:column-width="2.0493in"/>
    </style:style>
    <style:style style:name="TableColumn36" style:family="table-column">
      <style:table-column-properties style:column-width="2.1659in"/>
    </style:style>
    <style:style style:name="Table33" style:family="table">
      <style:table-properties style:width="5.6888in" fo:margin-left="0in" table:align="left"/>
    </style:style>
    <style:style style:name="TableRow37" style:family="table-row">
      <style:table-row-properties style:min-row-height="0.3965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40" style:family="table-row">
      <style:table-row-properties style:min-row-height="0.3965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Row47" style:family="table-row">
      <style:table-row-properties style:min-row-height="0.3965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54" style:family="table-row">
      <style:table-row-properties style:min-row-height="0.3965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61" style:family="table-row">
      <style:table-row-properties style:min-row-height="0.3965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68" style:family="table-row">
      <style:table-row-properties style:min-row-height="0.3965in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75" style:family="table-row">
      <style:table-row-properties style:min-row-height="0.3965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82" style:family="table-row">
      <style:table-row-properties style:min-row-height="0.3965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89" style:family="table-row">
      <style:table-row-properties style:min-row-height="0.3965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92" style:family="table-row">
      <style:table-row-properties style:min-row-height="0.3965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Row99" style:family="table-row">
      <style:table-row-properties style:min-row-height="0.3965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Row106" style:family="table-row">
      <style:table-row-properties style:min-row-height="0.3965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113" style:family="table-row">
      <style:table-row-properties style:min-row-height="0.3965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120" style:family="table-row">
      <style:table-row-properties style:min-row-height="0.3965in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 style:line-height-at-least="0in"/>
    </style:style>
    <style:style style:name="T123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124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125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126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131" style:family="table-row">
      <style:table-row-properties style:min-row-height="0.3965i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P138" style:parent-style-name="內文" style:family="paragraph">
      <style:paragraph-properties fo:widows="2" fo:orphans="2" style:snap-to-layout-grid="false"/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P139" style:parent-style-name="內文" style:family="paragraph">
      <style:paragraph-properties fo:text-align="center" fo:margin-bottom="0.125in"/>
      <style:text-properties style:font-name="Times New Roman" style:font-name-asian="標楷體" style:font-size-complex="12pt"/>
    </style:style>
    <style:style style:name="P140" style:parent-style-name="內文" style:family="paragraph">
      <style:paragraph-properties fo:text-align="center" fo:margin-bottom="0.125in"/>
      <style:text-properties style:font-name="Times New Roman" style:font-name-asian="標楷體" style:font-size-complex="12pt"/>
    </style:style>
    <style:style style:name="TableColumn142" style:family="table-column">
      <style:table-column-properties style:column-width="5.7611in"/>
    </style:style>
    <style:style style:name="Table141" style:family="table">
      <style:table-properties style:width="5.7611in" fo:margin-left="0in" table:align="left"/>
    </style:style>
    <style:style style:name="TableRow143" style:family="table-row">
      <style:table-row-properties style:min-row-height="0.4138in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indent="1.9909in"/>
    </style:style>
    <style:style style:name="T14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14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14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14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15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margin-bottom="0.125in"/>
      <style:text-properties style:font-name="Times New Roman" style:font-name-asian="標楷體" style:font-size-complex="12pt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margin-bottom="0.125in"/>
      <style:text-properties style:font-name="Times New Roman" style:font-name-asian="標楷體" style:font-size-complex="12p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margin-bottom="0.125in"/>
      <style:text-properties style:font-name="Times New Roman" style:font-name-asian="標楷體" style:font-size-complex="12pt"/>
    </style:style>
    <style:style style:name="TableRow163" style:family="table-row">
      <style:table-row-properties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margin-bottom="0.125in"/>
      <style:text-properties style:font-name="Times New Roman" style:font-name-asian="標楷體" style:font-size-complex="12pt"/>
    </style:style>
    <style:style style:name="P166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Column168" style:family="table-column">
      <style:table-column-properties style:column-width="1.4736in"/>
    </style:style>
    <style:style style:name="TableColumn169" style:family="table-column">
      <style:table-column-properties style:column-width="2.0493in"/>
    </style:style>
    <style:style style:name="TableColumn170" style:family="table-column">
      <style:table-column-properties style:column-width="2.1659in"/>
    </style:style>
    <style:style style:name="Table167" style:family="table">
      <style:table-properties style:width="5.6888in" fo:margin-left="0in" table:align="left"/>
    </style:style>
    <style:style style:name="TableRow171" style:family="table-row">
      <style:table-row-properties style:min-row-height="0.3965in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174" style:family="table-row">
      <style:table-row-properties style:min-row-height="0.3965in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Row181" style:family="table-row">
      <style:table-row-properties style:min-row-height="0.3965in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188" style:family="table-row">
      <style:table-row-properties style:min-row-height="0.3965i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195" style:family="table-row">
      <style:table-row-properties style:min-row-height="0.3965in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202" style:family="table-row">
      <style:table-row-properties style:min-row-height="0.3965in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209" style:family="table-row">
      <style:table-row-properties style:min-row-height="0.3965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216" style:family="table-row">
      <style:table-row-properties style:min-row-height="0.3965in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223" style:family="table-row">
      <style:table-row-properties style:min-row-height="0.3965in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226" style:family="table-row">
      <style:table-row-properties style:min-row-height="0.3965in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Row233" style:family="table-row">
      <style:table-row-properties style:min-row-height="0.3965in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Row240" style:family="table-row">
      <style:table-row-properties style:min-row-height="0.3965in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247" style:family="table-row">
      <style:table-row-properties style:min-row-height="0.3965in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254" style:family="table-row">
      <style:table-row-properties style:min-row-height="0.3965in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snap-to-layout-grid="false" fo:text-align="center" style:line-height-at-least="0in"/>
    </style:style>
    <style:style style:name="T257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258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259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260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Row265" style:family="table-row">
      <style:table-row-properties style:min-row-height="0.3965in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 fo:margin-top="0.0694in" fo:margin-bottom="0.0694in"/>
      <style:text-properties style:font-name-asian="標楷體"/>
    </style:style>
    <style:style style:name="P272" style:parent-style-name="內文" style:family="paragraph">
      <style:paragraph-properties fo:widows="2" fo:orphans="2" style:snap-to-layout-grid="false"/>
    </style:style>
    <style:style style:name="T27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</office:automatic-styles>
  <office:body>
    <office:text text:use-soft-page-breaks="true">
      <text:p text:style-name="P1"><text:span text:style-name="T2">11</text:span><text:span text:style-name="T3">5-1</text:span><text:span text:style-name="T4">校總區社團</text:span><text:span text:style-name="T5">國際性活動補助</text:span><text:span text:style-name="T6">經費申請表</text:span></text:p>
      <text:p text:style-name="P7">（若申請超過二個活動，請自行複製欄位填寫）</text:p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活動一</text:span><text:span text:style-name="T14"><text:s/>(</text:span><text:span text:style-name="T15">活動申請單編號：</text:span><text:span text:style-name="T16"><text:s text:c="6"/></text:span><text:span text:style-name="T17"><text:s/></text:span><text:span text:style-name="T18"><text:s text:c="4"/></text:span><text:span text:style-name="T19">)</text:span></text:p>
          </table:table-cell>
        </table:table-row>
        <table:table-row table:style-name="TableRow20">
          <table:table-cell table:style-name="TableCell21">
            <text:p text:style-name="P22">活動名稱：</text:p>
          </table:table-cell>
        </table:table-row>
        <table:table-row table:style-name="TableRow23">
          <table:table-cell table:style-name="TableCell24">
            <text:p text:style-name="P25">活動日期：</text:p>
          </table:table-cell>
        </table:table-row>
        <table:table-row table:style-name="TableRow26">
          <table:table-cell table:style-name="TableCell27">
            <text:p text:style-name="P28">活動地點：</text:p>
          </table:table-cell>
        </table:table-row>
        <table:table-row table:style-name="TableRow29">
          <table:table-cell table:style-name="TableCell30">
            <text:p text:style-name="P31">預期參加人數：</text:p>
          </table:table-cell>
        </table:table-row>
      </table:table>
      <text:p text:style-name="P32"/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3">
            <text:p text:style-name="P39">A.<text:s/>預計支出經費（項目可自行修改/增列）</text:p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申請項目</text:p>
          </table:table-cell>
          <table:table-cell table:style-name="TableCell43">
            <text:p text:style-name="P44">預計金額</text:p>
          </table:table-cell>
          <table:table-cell table:style-name="TableCell45">
            <text:p text:style-name="P46">說明</text:p>
          </table:table-cell>
        </table:table-row>
        <table:table-row table:style-name="TableRow47">
          <table:table-cell table:style-name="TableCell48">
            <text:p text:style-name="P49">餐費</text:p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交通費</text:p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印刷費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材料費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場地費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總計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 table:number-columns-spanned="3">
            <text:p text:style-name="P91">B.<text:s/>經費來源（項目可自行更改/增列）</text:p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預計項目</text:p>
          </table:table-cell>
          <table:table-cell table:style-name="TableCell95">
            <text:p text:style-name="P96">預計金額</text:p>
          </table:table-cell>
          <table:table-cell table:style-name="TableCell97">
            <text:p text:style-name="P98">說明</text:p>
          </table:table-cell>
        </table:table-row>
        <table:table-row table:style-name="TableRow99">
          <table:table-cell table:style-name="TableCell100">
            <text:p text:style-name="P101">校外募款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活動報名費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社費／會費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<text:span text:style-name="T123">申請</text:span><text:span text:style-name="T124">O</text:span><text:span text:style-name="T125">IA</text:span><text:span text:style-name="T126">補助</text:span>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總計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</table:table>
      <text:p text:style-name="P138">提醒：請確認經費支出及經費來源之總計應相同。</text:p>
      <text:p text:style-name="P139"/>
      <text:p text:style-name="P140"/>
      <table:table table:style-name="Table141">
        <table:table-columns>
          <table:table-column table:style-name="TableColumn142"/>
        </table:table-columns>
        <table:table-row table:style-name="TableRow143">
          <table:table-cell table:style-name="TableCell144">
            <text:p text:style-name="P145"><text:span text:style-name="T146">活動</text:span><text:span text:style-name="T147">二</text:span><text:span text:style-name="T148"><text:s/>(</text:span><text:span text:style-name="T149">活動申請單編號：</text:span><text:span text:style-name="T150"><text:s text:c="6"/></text:span><text:span text:style-name="T151"><text:s/></text:span><text:span text:style-name="T152"><text:s text:c="4"/></text:span><text:span text:style-name="T153">)</text:span></text:p>
          </table:table-cell>
        </table:table-row>
        <table:table-row table:style-name="TableRow154">
          <table:table-cell table:style-name="TableCell155">
            <text:p text:style-name="P156">活動名稱：</text:p>
          </table:table-cell>
        </table:table-row>
        <table:table-row table:style-name="TableRow157">
          <table:table-cell table:style-name="TableCell158">
            <text:p text:style-name="P159">活動日期：</text:p>
          </table:table-cell>
        </table:table-row>
        <table:table-row table:style-name="TableRow160">
          <table:table-cell table:style-name="TableCell161">
            <text:p text:style-name="P162">活動地點：</text:p>
          </table:table-cell>
        </table:table-row>
        <table:table-row table:style-name="TableRow163">
          <table:table-cell table:style-name="TableCell164">
            <text:p text:style-name="P165">預期參加人數：</text:p>
          </table:table-cell>
        </table:table-row>
      </table:table>
      <text:p text:style-name="P166"/>
      <table:table table:style-name="Table167">
        <table:table-columns>
          <table:table-column table:style-name="TableColumn168"/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 table:number-columns-spanned="3">
            <text:p text:style-name="P173">A.<text:s/>預計支出經費（項目可自行修改/增列）</text:p>
          </table:table-cell>
          <table:covered-table-cell/>
          <table:covered-table-cell/>
        </table:table-row>
        <table:table-row table:style-name="TableRow174">
          <table:table-cell table:style-name="TableCell175">
            <text:p text:style-name="P176">申請項目</text:p>
          </table:table-cell>
          <table:table-cell table:style-name="TableCell177">
            <text:p text:style-name="P178">預計金額</text:p>
          </table:table-cell>
          <table:table-cell table:style-name="TableCell179">
            <text:p text:style-name="P180">說明</text:p>
          </table:table-cell>
        </table:table-row>
        <table:table-row table:style-name="TableRow181">
          <table:table-cell table:style-name="TableCell182">
            <text:p text:style-name="P183">餐費</text:p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>交通費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p text:style-name="P197">印刷費</text:p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材料費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場地費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>總計</text:p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 table:number-columns-spanned="3">
            <text:p text:style-name="P225">B.<text:s/>經費來源（項目可自行更改/增列）</text:p>
          </table:table-cell>
          <table:covered-table-cell/>
          <table:covered-table-cell/>
        </table:table-row>
        <table:table-row table:style-name="TableRow226">
          <table:table-cell table:style-name="TableCell227">
            <text:p text:style-name="P228">預計項目</text:p>
          </table:table-cell>
          <table:table-cell table:style-name="TableCell229">
            <text:p text:style-name="P230">預計金額</text:p>
          </table:table-cell>
          <table:table-cell table:style-name="TableCell231">
            <text:p text:style-name="P232">說明</text:p>
          </table:table-cell>
        </table:table-row>
        <table:table-row table:style-name="TableRow233">
          <table:table-cell table:style-name="TableCell234">
            <text:p text:style-name="P235">校外募款</text:p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活動報名費</text:p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社費／會費</text:p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><text:span text:style-name="T257">申請</text:span><text:span text:style-name="T258">O</text:span><text:span text:style-name="T259">IA</text:span><text:span text:style-name="T260">補助</text:span></text:p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總計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</table:table>
      <text:p text:style-name="P272"><text:span text:style-name="T273">提醒：請確認經費支出及經費來源之總計應相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項目符號" style:display-name="項目符號" style:family="paragraph" style:parent-style-name="內文" style:list-style-name="LFO12">
      <style:paragraph-properties style:contextual-spacing="true"/>
      <style:text-properties fo:hyphenate="false"/>
    </style:style>
    <style:style style:name="WW_CharLFO1LVL1" style:family="text">
      <style:text-properties style:font-name="Wingdings"/>
    </style:style>
    <text:list-style style:name="LFO12" style:display-name="LFO12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Windows 使用者</meta:initial-creator>
    <dc:creator>Candice Huang</dc:creator>
    <meta:creation-date>2026-01-16T07:17:00Z</meta:creation-date>
    <dc:date>2026-08-28T07:07:00Z</dc:date>
    <meta:print-date>2024-02-01T05:46:00Z</meta:print-date>
    <meta:template xlink:href="Normal" xlink:type="simple"/>
    <meta:editing-cycles>4</meta:editing-cycles>
    <meta:editing-duration>PT420S</meta:editing-duration>
    <meta:user-defined meta:name="GrammarlyDocumentId">8a02b71b4ac3f70a1b1f29f74c3098fa50e56feb38b0044384a8c976acb0e343</meta:user-defined>
    <meta:document-statistic meta:page-count="2" meta:paragraph-count="1" meta:word-count="77" meta:character-count="518" meta:row-count="3" meta:non-whitespace-character-count="442"/>
  </office:meta>
</office:document-meta>
</file>